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officeooo:rsid="001df55c" officeooo:paragraph-rsid="001df55c" style:font-size-asian="16pt" style:font-weight-asian="bold" style:font-size-complex="16pt" style:font-weight-complex="bold"/>
    </style:style>
    <style:style style:name="P2" style:family="paragraph" style:parent-style-name="Standard">
      <style:text-properties style:font-name="Times New Roman1" officeooo:paragraph-rsid="001df55c"/>
    </style:style>
    <style:style style:name="P3" style:family="paragraph" style:parent-style-name="Standard">
      <style:paragraph-properties fo:margin-right="0cm" fo:text-indent="0.423cm" style:auto-text-indent="false"/>
      <style:text-properties style:font-name="Times New Roman1" fo:language="hr" fo:country="HR" officeooo:paragraph-rsid="0031a180"/>
    </style:style>
    <style:style style:name="P4" style:family="paragraph" style:parent-style-name="Standard">
      <style:text-properties style:font-name="Times New Roman1" officeooo:paragraph-rsid="003aac14"/>
    </style:style>
    <style:style style:name="P5" style:family="paragraph" style:parent-style-name="Standard">
      <style:text-properties style:font-name="Times New Roman1" fo:language="hr" fo:country="HR" officeooo:paragraph-rsid="003aac14"/>
    </style:style>
    <style:style style:name="P6" style:family="paragraph" style:parent-style-name="Standard">
      <style:text-properties style:font-name="Times New Roman1" officeooo:paragraph-rsid="003f39bb"/>
    </style:style>
    <style:style style:name="P7" style:family="paragraph" style:parent-style-name="Standard">
      <style:paragraph-properties fo:margin-left="0.847cm" fo:margin-right="0cm" fo:text-indent="-0.847cm" style:auto-text-indent="false"/>
      <style:text-properties style:font-name="Times New Roman1" officeooo:paragraph-rsid="0042c38f"/>
    </style:style>
    <style:style style:name="P8" style:family="paragraph" style:parent-style-name="Standard">
      <style:paragraph-properties fo:margin-left="0.847cm" fo:margin-right="0cm" fo:text-indent="-0.847cm" style:auto-text-indent="false"/>
      <style:text-properties style:font-name="Times New Roman1" officeooo:paragraph-rsid="00421792"/>
    </style:style>
    <style:style style:name="P9" style:family="paragraph" style:parent-style-name="Standard">
      <style:text-properties style:font-name="Times New Roman1" officeooo:paragraph-rsid="00421792"/>
    </style:style>
    <style:style style:name="P10" style:family="paragraph" style:parent-style-name="Standard">
      <style:paragraph-properties fo:margin-left="0cm" fo:margin-right="0cm" fo:text-indent="0cm" style:auto-text-indent="false"/>
      <style:text-properties style:font-name="Times New Roman1" fo:language="hr" fo:country="HR" officeooo:paragraph-rsid="00421792"/>
    </style:style>
    <style:style style:name="P11" style:family="paragraph" style:parent-style-name="Standard">
      <style:paragraph-properties fo:margin-right="0cm" fo:text-indent="4.657cm" style:auto-text-indent="false"/>
      <style:text-properties style:font-name="Times New Roman1" officeooo:paragraph-rsid="00421792"/>
    </style:style>
    <style:style style:name="P12" style:family="paragraph" style:parent-style-name="Standard">
      <style:paragraph-properties fo:margin-left="0cm" fo:text-indent="0cm" style:auto-text-indent="false"/>
      <style:text-properties style:font-name="Times New Roman1" officeooo:paragraph-rsid="00421792"/>
    </style:style>
    <style:style style:name="P13" style:family="paragraph" style:parent-style-name="Standard">
      <style:text-properties style:font-name="Times New Roman1" fo:font-size="11pt" officeooo:paragraph-rsid="00421792" style:font-size-asian="11pt" style:font-size-complex="11pt"/>
    </style:style>
    <style:style style:name="P14" style:family="paragraph" style:parent-style-name="Standard" style:list-style-name="WW8Num1">
      <style:text-properties style:font-name="Times New Roman1" officeooo:paragraph-rsid="00421792"/>
    </style:style>
    <style:style style:name="P15" style:family="paragraph" style:parent-style-name="Standard">
      <style:paragraph-properties fo:margin-left="0cm" fo:text-indent="0cm" style:auto-text-indent="false"/>
      <style:text-properties style:font-name="Times New Roman1" fo:font-size="11pt" officeooo:paragraph-rsid="00421792" style:font-size-asian="11pt" style:font-size-complex="11pt"/>
    </style:style>
    <style:style style:name="P16" style:family="paragraph" style:parent-style-name="Standard" style:list-style-name="WW8Num1">
      <style:paragraph-properties style:auto-text-indent="false" loext:margin-left="0ic" loext:margin-right="0ic" loext:text-indent="0ic"/>
      <style:text-properties style:font-name="Times New Roman1" fo:font-size="11pt" officeooo:paragraph-rsid="00421792" style:font-size-asian="11pt" style:font-size-complex="11pt"/>
    </style:style>
    <style:style style:name="P17" style:family="paragraph" style:parent-style-name="Standard">
      <style:paragraph-properties style:auto-text-indent="false" loext:margin-left="0ic" loext:margin-right="0ic" loext:text-indent="0ic"/>
      <style:text-properties style:font-name="Times New Roman1" fo:font-size="11pt" officeooo:paragraph-rsid="00421792" style:font-size-asian="11pt" style:font-size-complex="11pt"/>
    </style:style>
    <style:style style:name="P18" style:family="paragraph" style:parent-style-name="Standard">
      <style:paragraph-properties fo:margin-right="0cm" fo:text-indent="0.847cm" style:auto-text-indent="false"/>
      <style:text-properties style:font-name="Times New Roman1" officeooo:paragraph-rsid="00421792"/>
    </style:style>
    <style:style style:name="P19" style:family="paragraph" style:parent-style-name="Standard">
      <style:text-properties style:font-name="Times New Roman1" fo:font-size="12pt" fo:language="hr" fo:country="HR" fo:font-weight="normal" officeooo:rsid="001df55c" officeooo:paragraph-rsid="0029e3b2" style:font-size-asian="12pt" style:font-weight-asian="normal" style:font-size-complex="12pt" style:font-weight-complex="normal"/>
    </style:style>
    <style:style style:name="P20" style:family="paragraph" style:parent-style-name="Standard">
      <style:text-properties style:font-name="Times New Roman1" fo:font-size="12pt" fo:language="hr" fo:country="HR" fo:font-weight="normal" officeooo:rsid="001df55c" officeooo:paragraph-rsid="003d8de9" style:font-size-asian="12pt" style:font-weight-asian="normal" style:font-size-complex="12pt" style:font-weight-complex="normal"/>
    </style:style>
    <style:style style:name="P21" style:family="paragraph" style:parent-style-name="Standard">
      <style:text-properties style:font-name="Times New Roman1" fo:font-size="12pt" fo:language="hr" fo:country="HR" fo:font-weight="bold" officeooo:rsid="001df55c" officeooo:paragraph-rsid="003d8de9" style:font-size-asian="12pt" style:font-weight-asian="bold" style:font-size-complex="12pt" style:font-weight-complex="bold"/>
    </style:style>
    <style:style style:name="P22" style:family="paragraph" style:parent-style-name="Standard">
      <style:text-properties style:font-name="Times New Roman1" fo:language="hr" fo:country="HR" officeooo:paragraph-rsid="001df55c"/>
    </style:style>
    <style:style style:name="P23" style:family="paragraph" style:parent-style-name="Standard">
      <style:text-properties style:font-name="Times New Roman1" fo:font-size="12pt" fo:language="hr" fo:country="HR" fo:font-weight="bold" officeooo:rsid="001df55c" officeooo:paragraph-rsid="0039d920" style:font-size-asian="12pt" style:font-weight-asian="bold" style:font-size-complex="12pt" style:font-weight-complex="bold"/>
    </style:style>
    <style:style style:name="T1" style:family="text">
      <style:text-properties fo:font-size="12pt" fo:font-weight="normal" style:font-size-asian="12pt" style:font-weight-asian="normal" style:font-size-complex="12pt" style:font-weight-complex="normal"/>
    </style:style>
    <style:style style:name="T2" style:family="text">
      <style:text-properties fo:font-size="12pt" fo:font-weight="normal" officeooo:rsid="001f977b" style:font-size-asian="12pt" style:font-weight-asian="normal" style:font-size-complex="12pt" style:font-weight-complex="normal"/>
    </style:style>
    <style:style style:name="T3" style:family="text">
      <style:text-properties fo:font-size="16pt" fo:font-weight="bold" officeooo:rsid="001df55c" style:font-size-asian="16pt" style:font-weight-asian="bold" style:font-size-complex="16pt" style:font-weight-complex="bold"/>
    </style:style>
    <style:style style:name="T4" style:family="text">
      <style:text-properties fo:font-size="16pt" fo:font-weight="bold" officeooo:rsid="00421792" style:font-size-asian="16pt" style:font-weight-asian="bold" style:font-size-complex="16pt" style:font-weight-complex="bold"/>
    </style:style>
    <style:style style:name="T5" style:family="text">
      <style:text-properties fo:font-size="16pt" fo:font-weight="bold" officeooo:rsid="003d5624" style:font-size-asian="16pt" style:font-weight-asian="bold" style:font-size-complex="16pt" style:font-weight-complex="bold"/>
    </style:style>
    <style:style style:name="T6" style:family="text">
      <style:text-properties fo:font-size="16pt" fo:font-weight="bold" officeooo:rsid="00395fbe" style:font-size-asian="16pt" style:font-weight-asian="bold" style:font-size-complex="16pt" style:font-weight-complex="bold"/>
    </style:style>
    <style:style style:name="T7" style:family="text">
      <style:text-properties fo:language="hr" fo:country="HR"/>
    </style:style>
    <style:style style:name="T8" style:family="text">
      <style:text-properties fo:font-size="12pt" fo:font-weight="normal" officeooo:rsid="001df55c" style:font-size-asian="12pt" style:font-weight-asian="normal" style:font-size-complex="12pt" style:font-weight-complex="normal"/>
    </style:style>
    <style:style style:name="T9" style:family="text">
      <style:text-properties fo:font-size="12pt" fo:language="hr" fo:country="HR" fo:font-weight="normal" officeooo:rsid="001df55c" style:font-size-asian="12pt" style:font-weight-asian="normal" style:font-size-complex="12pt" style:font-weight-complex="normal"/>
    </style:style>
    <style:style style:name="T10" style:family="text">
      <style:text-properties fo:language="hr" fo:country="HR" fo:font-weight="bold" style:font-weight-asian="bold" style:font-weight-complex="bold"/>
    </style:style>
    <style:style style:name="T11" style:family="text">
      <style:text-properties fo:language="sr" fo:country="RS"/>
    </style:style>
    <style:style style:name="T12" style:family="text">
      <style:text-properties fo:language="hr" fo:country="HR" officeooo:rsid="00421792"/>
    </style:style>
    <style:style style:name="T13" style:family="text">
      <style:text-properties fo:language="hr" fo:country="HR" officeooo:rsid="0040fd86"/>
    </style:style>
    <style:style style:name="T14" style:family="text">
      <style:text-properties fo:color="#000000" loext:opacity="100%" style:font-name-asian="Times New Roman1" style:language-asian="hr" style:country-asian="HR" style:font-size-complex="12pt"/>
    </style:style>
    <style:style style:name="T15" style:family="text">
      <style:text-properties fo:color="#000000" loext:opacity="100%" fo:language="hr" fo:country="HR" style:font-name-asian="Times New Roman1" style:language-asian="hr" style:country-asian="HR" style:font-size-complex="12pt"/>
    </style:style>
    <style:style style:name="T16" style:family="text">
      <style:text-properties fo:color="#000000" loext:opacity="100%" fo:font-weight="bold" style:font-name-asian="Times New Roman1" style:language-asian="hr" style:country-asian="HR" style:font-weight-asian="bold" style:font-size-complex="12pt" style:font-weight-complex="bold"/>
    </style:style>
    <style:style style:name="T17" style:family="text">
      <style:text-properties fo:color="#000000" loext:opacity="100%" fo:font-weight="bold" officeooo:rsid="003f39bb" style:font-name-asian="Times New Roman1" style:language-asian="hr" style:country-asian="HR" style:font-weight-asian="bold" style:font-size-complex="12pt" style:font-weight-complex="bold"/>
    </style:style>
    <style:style style:name="T18" style:family="text">
      <style:text-properties fo:font-size="11pt" fo:font-weight="normal" style:font-size-asian="11pt" style:font-weight-asian="normal" style:font-size-complex="11pt" style:font-weight-complex="normal"/>
    </style:style>
    <style:style style:name="T19" style:family="text">
      <style:text-properties fo:font-size="11pt" fo:language="sr" fo:country="RS" fo:font-weight="normal" style:font-size-asian="11pt" style:font-weight-asian="normal" style:font-size-complex="11pt" style:font-weight-complex="normal"/>
    </style:style>
    <style:style style:name="T20" style:family="text">
      <style:text-properties fo:font-weight="normal" style:font-weight-asian="normal" style:font-weight-complex="normal"/>
    </style:style>
    <style:style style:name="T21" style:family="text">
      <style:text-properties fo:font-size="11pt" fo:language="sr" fo:country="RS" fo:font-weight="bold" style:font-size-asian="11pt" style:font-weight-asian="bold" style:font-size-complex="11pt" style:font-weight-complex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font-size="11pt" style:font-size-asian="11pt" style:font-size-complex="11pt"/>
    </style:style>
    <style:style style:name="T24" style:family="text">
      <style:text-properties fo:font-size="11pt" fo:font-weight="bold" style:font-size-asian="11pt" style:font-weight-asian="bold" style:font-size-complex="11pt" style:font-weight-complex="bold"/>
    </style:style>
    <style:style style:name="T25" style:family="text">
      <style:text-properties fo:font-size="11pt" fo:font-weight="bold" officeooo:rsid="00449dfd" style:font-size-asian="11pt" style:font-weight-asian="bold" style:font-size-complex="11pt" style:font-weight-complex="bold"/>
    </style:style>
    <style:style style:name="T26" style:family="text">
      <style:text-properties fo:font-size="12pt" fo:font-weight="bold" style:font-name-asian="Times New Roman" style:font-size-asian="12pt" style:font-weight-asian="bold" style:font-name-complex="Times New Roman" style:font-size-complex="10pt"/>
    </style:style>
    <style:style style:name="T27" style:family="text">
      <style:text-properties fo:color="#2a2a2a" loext:opacity="100%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28" style:family="text">
      <style:text-properties fo:font-size="12pt" fo:language="hr" fo:country="HR" fo:font-style="normal" fo:font-weight="normal" officeooo:rsid="00421792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9" style:family="text">
      <style:text-properties fo:font-size="12pt" fo:language="hr" fo:country="HR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0" style:family="text">
      <style:text-properties fo:font-size="12pt" fo:language="sr" fo:country="RS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1" style:family="text">
      <style:text-properties officeooo:rsid="0042179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54"/><text:span text:style-name="T1"><text:s text:c="2"/>- </text:span><text:span text:style-name="T2">1 -</text:span></text:p>
      <text:p text:style-name="P2"><text:span text:style-name="T3">ODLUKE I ZAKLJUČCI UPRAVNOG VIJEĆA Dječjeg vrtića ZLATOKOSA BOROVO SA </text:span><text:span text:style-name="T4">5</text:span><text:span text:style-name="T3">. SJEDNICE </text:span><text:span text:style-name="T5">( u 7. mandatu)</text:span><text:span text:style-name="T3"> ODRŽANE </text:span><text:span text:style-name="T4">10</text:span><text:span text:style-name="T3">.</text:span><text:span text:style-name="T4">7</text:span><text:span text:style-name="T3">.202</text:span><text:span text:style-name="T6">6</text:span><text:span text:style-name="T3">.</text:span><text:span text:style-name="T7"> <text:s text:c="53"/></text:span><text:span text:style-name="T3"><text:s text:c="9"/></text:span><text:span text:style-name="T8"><text:s/></text:span><text:span text:style-name="T9"><text:s text:c="10"/></text:span><text:s text:c="36"/><text:span text:style-name="T7"><text:s text:c="14"/></text:span><text:s text:c="57"/></text:p>
      <text:p text:style-name="P3"><text:s text:c="58"/></text:p>
      <text:p text:style-name="P4"><text:span text:style-name="T7"><text:s text:c="60"/></text:span><text:span text:style-name="T10"><text:s text:c="2"/>Z A K LJ U Č A K</text:span><text:span text:style-name="T7"> <text:s text:c="28"/></text:span></text:p>
      <text:p text:style-name="P4"><text:s/><text:span text:style-name="T7">I </text:span><text:s text:c="2"/>Usvaja se zapisnik sa <text:span text:style-name="T11"><text:s/></text:span><text:span text:style-name="T12">4</text:span>. sjednice Upravnog vijeća, Dječjeg vrtića ZLATOKOSA BOROVO, održane<text:span text:style-name="T11"> </text:span><text:span text:style-name="T13">2</text:span><text:span text:style-name="T12">3</text:span>.<text:span text:style-name="T12">6</text:span>.20<text:span text:style-name="T7">26</text:span>.<text:span text:style-name="T7">godine.</text:span></text:p>
      <text:p text:style-name="P5"/>
      <text:p text:style-name="P6"><text:span text:style-name="T14"><text:s text:c="61"/></text:span><text:span text:style-name="T15"><text:s text:c="3"/></text:span><text:span text:style-name="T16">O D L U K </text:span><text:span text:style-name="T17">A</text:span><text:span text:style-name="T7"> <text:s text:c="29"/></text:span></text:p>
      <text:p text:style-name="P7"><text:span text:style-name="T18">I <text:s text:c="3"/>Donosi se </text:span><text:span text:style-name="T19">Odluka o upisu </text:span><text:span text:style-name="T18">djece</text:span><text:span text:style-name="T19"> u Dečji vrtić ZLATOKOSA BOROVO za pedagošku 2026.-2027. godinu. </text:span><text:span text:style-name="T20"><text:s text:c="2"/></text:span></text:p>
      <text:p text:style-name="P7">II <text:s text:c="2"/>Odluka o upisu donesena je sukladno Listi rezultata upisa djece u <text:s text:c="2"/><text:span text:style-name="T18">Dječji</text:span><text:span text:style-name="T19"> </text:span><text:span text:style-name="T18">vrtić ZLATOKOSA <text:s/></text:span><text:span text:style-name="T19">BOROVO za pedagošku <text:s text:c="2"/>2026.-2027. g.</text:span><text:span text:style-name="T21"> </text:span><text:span text:style-name="T19">donesen</text:span><text:span text:style-name="T18">e</text:span><text:span text:style-name="T19"> na 2. </text:span><text:span text:style-name="T18">sjednici</text:span><text:span text:style-name="T19"> </text:span><text:span text:style-name="T18">Povjerenstva</text:span><text:span text:style-name="T19"> za upis od 8.7.2026.</text:span> <text:s/>te se shodno istoj provodi upis.</text:p>
      <text:p text:style-name="P7">III <text:s text:c="3"/>Lista rezultata upisa djece u <text:span text:style-name="T18">Dječji</text:span><text:span text:style-name="T19"> </text:span><text:span text:style-name="T18">vrtić ZLATOKOSA <text:s/></text:span><text:span text:style-name="T19">BOROVO za pedagošku <text:s text:c="12"/>2026.-2027. g. </text:span><text:span text:style-name="T18">sastavni je dio ove odluke.</text:span></text:p>
      <text:p text:style-name="P8"><text:span text:style-name="T18">IV <text:s text:c="3"/>Odluka o upisu kao i Lista rezultata upisa djece u <text:s text:c="2"/>Dječji</text:span><text:span text:style-name="T19"> </text:span><text:span text:style-name="T18">vrtić ZLATOKOSA <text:s/></text:span><text:span text:style-name="T19">BOROVO za pedagošku <text:s text:c="2"/>2026.-2027. g.</text:span><text:span text:style-name="T18"> objavljuje se na oglasnoj tabli i internetskoj stranici vrtića, sukladno odredbama Pravilnika. </text:span></text:p>
      <text:p text:style-name="P9"><text:s text:c="62"/>Obrazloženje</text:p>
      <text:p text:style-name="P9">Povjerenstvo za upis dostavilo je Upravnom vijeću izvješće o provedenom postupku upisa djece rane predškolske dobi u programe predškolskog odgoja u Dječjem vrtiću ZLATOKOSA BOROVO <text:s/>sukladno članku 14. Pravilnika.</text:p>
      <text:p text:style-name="P9">Upravno vijeće je razmotrilo dostavljeno izvješće i utvrdilo kako su provedeni postupak donošenja i utvrđenje rezultata upisa u skladu s odredbama Pravilnika.</text:p>
      <text:p text:style-name="P9">Slijedom navedenoga, Upravno vijeće je odlučilo kao u izreci ove odluke. </text:p>
      <text:p text:style-name="P8"><text:s text:c="20"/><text:span text:style-name="T7"><text:s/></text:span></text:p>
      <text:p text:style-name="P10"/>
      <text:p text:style-name="P9"><text:s text:c="60"/><text:span text:style-name="T22">O D L U K U</text:span></text:p>
      <text:p text:style-name="P9"><text:s/>I <text:s text:c="3"/>Povećanje osnovice za izračun plaće zaposlenih u DV ZLATOKOSA na 1.145,00 eura.</text:p>
      <text:p text:style-name="P9"><text:s/></text:p>
      <text:p text:style-name="P10"/>
      <text:p text:style-name="P10"><text:s text:c="60"/><text:span text:style-name="T22">O D L U K U</text:span></text:p>
      <text:p text:style-name="P9"><text:s text:c="18"/>o raspisivanju javnog natječaja za obavljanje poslova radnog mjesta</text:p>
      <text:p text:style-name="P9"><text:s text:c="15"/>ODGOJITELJ- PRIPRAVNIK ( M/Ž) <text:s/>na određeno, puno radno vrijeme </text:p>
      <text:p text:style-name="P11"/>
      <text:p text:style-name="P9"><text:s text:c="61"/>Članak 1.</text:p>
      <text:p text:style-name="P9">Upravno vijeće Dječjeg vrtića ZLATOKOSA BOROVO raspisat će javni natječaj za obavljanje poslova radnog mjesta: - Odgojitelj/ica – Pripravnik/ica za 2 izvršitelja na određeno, puno radno vrijeme - po predloženom tekstu javnog natječaja koji je sastavni dio ove Odluke.</text:p>
      <text:p text:style-name="P9"/>
      <text:p text:style-name="P9"><text:s text:c="62"/>Članak 2.</text:p>
      <text:p text:style-name="P9">Javni natječaj iz čl.1. ove Odluke raspisuje se od 14.7.2026. u trajanju od 8 dana. <text:s text:c="24"/></text:p>
      <text:p text:style-name="P9"/>
      <text:p text:style-name="P9"><text:s text:c="63"/>Članak 3.</text:p>
      <text:p text:style-name="P9">Javni natječaj će se objaviti na mrežnim stranicama i oglasnoj ploči Dječjeg vrtića ZLATOKOSA BOROVO, te oglasnim pločama <text:s/>Hrvatskog zavoda za zapošljavanje.</text:p>
      <text:p text:style-name="P9"/>
      <text:p text:style-name="P9"><text:s text:c="63"/>Članak 4.</text:p>
      <text:p text:style-name="P10">Rad na određeno, puno radno vrijeme započinje od 1.9.2026. godine.</text:p>
      <text:p text:style-name="P10"><text:soft-page-break/><text:s text:c="47"/></text:p>
      <text:p text:style-name="P10"><text:s text:c="61"/><text:span text:style-name="T22">O D L U K U</text:span></text:p>
      <text:p text:style-name="P9"><text:s text:c="16"/>o prestanku ugovora o radu na neodređeno vrijeme po sili zakona</text:p>
      <text:p text:style-name="P9"><text:s text:c="56"/></text:p>
      <text:p text:style-name="P12"><text:span text:style-name="T23">1. Radnica</text:span><text:span text:style-name="T24"> M </text:span><text:span text:style-name="T25">P</text:span><text:span text:style-name="T26">, </text:span><text:span text:style-name="T27"><text:s/>....................... <text:s/></text:span><text:span text:style-name="T23">zaposlena na poslovima odgojiteljice <text:s/>u Dječjem vrtiću ZLATOKOSA BOROVO otkazuje se ugovor o radu na neodređeno puno radno vrijeme sklopljen 1.9.2024.</text:span></text:p>
      <text:p text:style-name="P13"/>
      <text:list text:style-name="WW8Num1">
        <text:list-item>
          <text:p text:style-name="P14" loext:marker-style-name="T23"><text:span text:style-name="T23">Radnica je 1.9.2024. započela pripravnički staž u trajanju od 1 godine, do 31.8.2025. Nakon odrađenog pripravničkog staža pripravnik polaže stručni ispit.</text:span></text:p>
        </text:list-item>
      </text:list>
      <text:p text:style-name="P15"><text:s/></text:p>
      <text:list text:continue-numbering="true" text:style-name="WW8Num1">
        <text:list-item>
          <text:p text:style-name="P14" loext:marker-style-name="T23"><text:span text:style-name="T23">Sukladno čl. 28. stavak 4, Zakona o predškolskom odgoju o brazovanju, pripravniku koji ne položi stručni ispit u roku od godine dana od dana kada mu je istekao pripravnički staž prestaje radni odnos u dječjem vrtiću. <text:s/></text:span></text:p>
        </text:list-item>
      </text:list>
      <text:p text:style-name="P15"/>
      <text:list text:continue-numbering="true" text:style-name="WW8Num1">
        <text:list-item>
          <text:p text:style-name="P16" loext:marker-style-name="T23">Kako radnica u navednom roku nije položila stručni ispit, ugovor o radu po sili zakona prestaje sa 31.8.2026.</text:p>
        </text:list-item>
      </text:list>
      <text:p text:style-name="P17"/>
      <text:p text:style-name="P10"><text:span text:style-name="T23">5.Radnica će do prestanka ugovora o radu iskoristiti sve dane godišnjeg odmora. <text:s text:c="4"/></text:span></text:p>
      <text:p text:style-name="P10"/>
      <text:p text:style-name="P10"/>
      <text:p text:style-name="P10"><text:s text:c="59"/><text:span text:style-name="T22">O D L U K U</text:span></text:p>
      <text:p text:style-name="P9"><text:s text:c="57"/>o plaćanju računa </text:p>
      <text:p text:style-name="P11"/>
      <text:p text:style-name="P9">I <text:s text:c="6"/>Donosi se odluka o plaćanju računa za <text:s/>pelet koji iznosi 4. 280,02eura.</text:p>
      <text:p text:style-name="P18"/>
      <text:p text:style-name="P10">II <text:s text:c="3"/>Navedeni račun sastavni je dio ove odluke.</text:p>
      <text:p text:style-name="P10"/>
      <text:p text:style-name="P19"><text:s text:c="22"/></text:p>
      <text:p text:style-name="P6"><text:span text:style-name="T7"><text:s text:c="58"/></text:span><text:span text:style-name="T10"><text:s/>Z A K LJ U Č A K</text:span><text:span text:style-name="T7"> <text:s text:c="55"/></text:span><text:s text:c="52"/></text:p>
      <text:p text:style-name="P9"><text:s text:c="56"/><text:span text:style-name="T28">I</text:span><text:span text:style-name="T29">zv</text:span><text:span text:style-name="T28">j</text:span><text:span text:style-name="T29">eštaji</text:span><text:span text:style-name="T30"> </text:span><text:span text:style-name="T28">su usvojeni</text:span><text:tab/><text:tab/><text:span text:style-name="T9"> <text:s text:c="41"/></text:span></text:p>
      <text:p text:style-name="P20"><text:s text:c="62"/></text:p>
      <text:p text:style-name="P21"><text:s text:c="58"/>Z A K LJ U Č A K</text:p>
      <text:p text:style-name="P22"><text:s text:c="55"/><text:span text:style-name="T31">I</text:span>nformacije <text:span text:style-name="T31">su usvojene</text:span>.</text:p>
      <text:p text:style-name="P23"><text:s text:c="50"/></text:p>
      <text:p text:style-name="P23"><text:s text:c="58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>
      <style:paragraph-properties fo:margin-left="0cm" fo:margin-right="0cm" fo:margin-top="0.494cm" fo:margin-bottom="0cm" style:contextual-spacing="false" fo:line-height="115%" fo:text-align="left" style:justify-single-word="false" fo:orphans="2" fo:widows="2" fo:text-indent="0cm" style:auto-text-indent="false"/>
      <style:text-properties style:use-window-font-color="true" loext:opacity="0%" style:font-name="Times New Roman" fo:font-family="'Times New Roman'" style:font-family-generic="roman" fo:font-size="12pt" fo:language="en" fo:country="US" style:letter-kerning="false" style:font-name-asian="SimSun" style:font-family-asian="SimSun" style:font-size-asian="12pt" style:language-asian="zh" style:country-asian="CN" style:font-name-complex="Times New Roman" style:font-family-complex="'Times New Roman'" style:font-family-generic-complex="roman" style:font-size-complex="12pt" style:language-complex="ar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false" fo:line-height="100%" fo:orphans="2" fo:widows="2" fo:hyphenation-ladder-count="no-limit" fo:hyphenation-keep="auto" loext:hyphenation-keep-type="column" loext:hyphenation-keep-line="false"/>
      <style:text-properties style:font-name="Times New Roman1" fo:font-family="'Times New Roman'" style:font-family-generic="roman" style:font-pitch="variable" fo:font-size="12pt" fo:language="en" fo:country="US" style:letter-kerning="false" style:font-name-asian="Times New Roman2" style:font-family-asian="'Times New Roman'" style:font-family-generic-asian="system" style:font-pitch-asian="variable" style:font-size-asian="12pt" style:language-asian="ar" style:country-asian="SA" style:font-name-complex="Times New Roman2" style:font-family-complex="'Times New Roman'" style:font-family-generic-complex="system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estern1" style:family="paragraph">
      <style:paragraph-properties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fo:font-size="10pt" fo:language="en" fo:country="US" style:letter-kerning="false" style:font-name-asian="SimSun" style:font-family-asian="SimSun" style:font-size-asian="10pt" style:language-asian="zh" style:country-asian="CN" style:font-name-complex="Calibri" style:font-family-complex="Calibri" style:font-family-generic-complex="swiss" style:font-size-complex="10pt" style:language-complex="ar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29T14:42:47.125000000</meta:creation-date>
    <dc:date>2026-07-27T13:59:42.875283700</dc:date>
    <meta:editing-duration>PT2H50M45S</meta:editing-duration>
    <meta:editing-cycles>13</meta:editing-cycles>
    <meta:generator>LibreOffice/26.2.4.2$Windows_X86_64 LibreOffice_project/0229ac93fcf0d7cbc6376066c6f35021cef002dc</meta:generator>
    <meta:document-statistic meta:table-count="0" meta:image-count="0" meta:object-count="0" meta:page-count="2" meta:paragraph-count="51" meta:word-count="535" meta:character-count="5172" meta:non-whitespace-character-count="2747"/>
  </office:meta>
</office:document-meta>
</file>